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heckopenedconsole"/><text:bookmark-start text:name="__RefHeading___introduction_1"/><text:bookmark-start text:name="introduction"/>Introduction<text:bookmark-end text:name="__RefHeading___introduction_1"/><text:bookmark-end text:name="introduction"/></text:h>
      <text:p text:style-name="Text_20_body">Avec l'arrivée de nouveaux clients qui sont amenés à se connecter sur vSphere et qui potentiellement peuvent voir accès à des serveurs autres que ceux qu'ils doivent gérer, ou en cas de vol d'identifiant, nous avons besoin d'une solution permettant de connaître quel sont les consoles des VM qui sont ouvertes et quels sont les utilisateurs ainsi que leur niveau de privilège sur Windows.</text:p>
      <text:h text:style-name="Heading_20_3" text:outline-level="3"><text:bookmark-start text:name="__RefHeading___problematique_2"/><text:bookmark-start text:name="problematique"/>Problèmatique<text:bookmark-end text:name="__RefHeading___problematique_2"/><text:bookmark-end text:name="problematique"/></text:h>
      <text:p text:style-name="Text_20_body">Même si la gestion des droits est extrêmement fine sur vSphere, il est possible que des droits puissent être modifiés ar une tierce personne sans forcément penser aux conséquences sur l'héritage ou sur la pertinence des accè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checkopenedconsole</dc:title>
  </office:meta>
</office:document-meta>
</file>